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19"/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033333333333cm"/>
    </style:style>
    <style:style style:name="co2" style:family="table-column">
      <style:table-column-properties fo:break-before="auto" style:column-width="2.603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07433333333333cm"/>
    </style:style>
    <style:style style:name="co5" style:family="table-column">
      <style:table-column-properties fo:break-before="auto" style:column-width="2.137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4.16983333333333cm"/>
    </style:style>
    <style:style style:name="co8" style:family="table-column">
      <style:table-column-properties fo:break-before="auto" style:column-width="3.47133333333333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4765cm"/>
    </style:style>
    <style:style style:name="co11" style:family="table-column">
      <style:table-column-properties fo:break-before="auto" style:column-width="3.32316666666667cm"/>
    </style:style>
    <style:style style:name="ro1" style:family="table-row">
      <style:table-row-properties style:row-height="1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3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6" table:number-columns-repeated="241" table:default-cell-style-name="ce2"/>
        <table:table-column table:style-name="co6" table:number-columns-repeated="16128" table:default-cell-style-name="ce1"/>
        <table:table-row table:style-name="ro1">
          <table:table-cell office:value-type="string" table:style-name="ce1">
            <text:p>學校*</text:p>
          </table:table-cell>
          <table:table-cell office:value-type="string" table:style-name="ce1">
            <text:p>日期*</text:p>
          </table:table-cell>
          <table:table-cell office:value-type="string" table:style-name="ce1">
            <text:p>出餐類型*</text:p>
          </table:table-cell>
          <table:table-cell office:value-type="string" table:style-name="ce1">
            <text:p>全穀雜糧*</text:p>
          </table:table-cell>
          <table:table-cell office:value-type="string" table:style-name="ce1">
            <text:p>油脂與堅果種子*</text:p>
          </table:table-cell>
          <table:table-cell office:value-type="string" table:style-name="ce1">
            <text:p>蔬菜*</text:p>
          </table:table-cell>
          <table:table-cell office:value-type="string" table:style-name="ce1">
            <text:p>乳品*</text:p>
          </table:table-cell>
          <table:table-cell office:value-type="string" table:style-name="ce1">
            <text:p>水果*</text:p>
          </table:table-cell>
          <table:table-cell office:value-type="string" table:style-name="ce1">
            <text:p>豆魚蛋肉*</text:p>
          </table:table-cell>
          <table:table-cell office:value-type="string" table:style-name="ce1">
            <text:p>熱量*</text:p>
          </table:table-cell>
          <table:table-cell office:value-type="string" table:style-name="ce1">
            <text:p>主食*</text:p>
          </table:table-cell>
          <table:table-cell office:value-type="string" table:style-name="ce1">
            <text:p>主食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附餐</text:p>
          </table:table-cell>
          <table:table-cell table:number-columns-repeated="11" table:style-name="ce1"/>
          <table:table-cell table:number-columns-repeated="16357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3T00:00:00" table:style-name="ce3">
            <text:p>2026/8/3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肉末粉絲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3T00:00:00" table:style-name="ce3">
            <text:p>2026/8/3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三彩豬肉炒冬粉</text:p>
          </table:table-cell>
          <table:table-cell office:value-type="string" table:style-name="ce1">
            <text:p>玉米排骨湯</text:p>
          </table:table-cell>
          <table:table-cell table:number-columns-repeated="3" table:style-name="ce2"/>
          <table:table-cell office:value-type="string" table:style-name="ce1">
            <text:p>西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3T00:00:00" table:style-name="ce3">
            <text:p>2026/8/3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冬瓜檸檬愛玉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4T00:00:00" table:style-name="ce3">
            <text:p>2026/8/4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黑糖饅頭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4T00:00:00" table:style-name="ce3">
            <text:p>2026/8/4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咖哩雞肉燴藜麥飯</text:p>
          </table:table-cell>
          <table:table-cell table:number-columns-repeated="4" table:style-name="ce2"/>
          <table:table-cell office:value-type="string" table:style-name="ce1">
            <text:p>鳳梨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4T00:00:00" table:style-name="ce3">
            <text:p>2026/8/4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南瓜肉末粥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5T00:00:00" table:style-name="ce3">
            <text:p>2026/8/5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黑糖小丸子</text:p>
          </table:table-cell>
          <table:table-cell table:style-name="ce2"/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5T00:00:00" table:style-name="ce3">
            <text:p>2026/8/5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蘿蔔雞肉</text:p>
          </table:table-cell>
          <table:table-cell office:value-type="string" table:style-name="ce1">
            <text:p>滑蛋南瓜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紫菜豆腐湯</text:p>
          </table:table-cell>
          <table:table-cell table:number-columns-repeated="241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5T00:00:00" table:style-name="ce3">
            <text:p>2026/8/5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玉米肉末粥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6T00:00:00" table:style-name="ce3">
            <text:p>2026/8/6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全麥吐司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6T00:00:00" table:style-name="ce3">
            <text:p>2026/8/6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蔬菜豆腐湯</text:p>
          </table:table-cell>
          <table:table-cell table:number-columns-repeated="3" table:style-name="ce2"/>
          <table:table-cell office:value-type="string" table:style-name="ce1">
            <text:p>西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6T00:00:00" table:style-name="ce3">
            <text:p>2026/8/6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餐包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7T00:00:00" table:style-name="ce3">
            <text:p>2026/8/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吻仔魚粉絲羮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7T00:00:00" table:style-name="ce3">
            <text:p>2026/8/7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飯</text:p>
          </table:table-cell>
          <table:table-cell office:value-type="string" table:style-name="ce1">
            <text:p>洋蔥炒豬肉</text:p>
          </table:table-cell>
          <table:table-cell office:value-type="string" table:style-name="ce1">
            <text:p>菇燒三角腐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蘿蔔排骨湯</text:p>
          </table:table-cell>
          <table:table-cell office:value-type="string" table:style-name="ce1">
            <text:p>香蕉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07T00:00:00" table:style-name="ce3">
            <text:p>2026/8/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銀絲卷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0T00:00:00" table:style-name="ce3">
            <text:p>2026/8/10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南瓜雞肉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0T00:00:00" table:style-name="ce3">
            <text:p>2026/8/10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菇肉絲冬粉</text:p>
          </table:table-cell>
          <table:table-cell office:value-type="string" table:style-name="ce1">
            <text:p>玉米排骨湯</text:p>
          </table:table-cell>
          <table:table-cell table:number-columns-repeated="3" table:style-name="ce2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0T00:00:00" table:style-name="ce3">
            <text:p>2026/8/10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糕</text:p>
          </table:table-cell>
          <table:table-cell office:value-type="string" table:style-name="ce1">
            <text:p>麥茶</text:p>
          </table:table-cell>
          <table:table-cell table:style-name="ce2"/>
          <table:table-cell table:number-columns-repeated="3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1T00:00:00" table:style-name="ce3">
            <text:p>2026/8/11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滑蛋肉絲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1T00:00:00" table:style-name="ce3">
            <text:p>2026/8/11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藜麥飯</text:p>
          </table:table-cell>
          <table:table-cell office:value-type="string" table:style-name="ce1">
            <text:p>香滷蛋肉燥</text:p>
          </table:table-cell>
          <table:table-cell office:value-type="string" table:style-name="ce1">
            <text:p>玉米雞茸</text:p>
          </table:table-cell>
          <table:table-cell office:value-type="string" table:style-name="ce1">
            <text:p>地瓜葉</text:p>
          </table:table-cell>
          <table:table-cell office:value-type="string" table:style-name="ce1">
            <text:p>冬瓜雞骨湯</text:p>
          </table:table-cell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1T00:00:00" table:style-name="ce3">
            <text:p>2026/8/11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五彩肉絲湯麵</text:p>
          </table:table-cell>
          <table:table-cell table:style-name="ce2"/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2T00:00:00" table:style-name="ce3">
            <text:p>2026/8/12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肉絲小米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2T00:00:00" table:style-name="ce3">
            <text:p>2026/8/12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高麗菜豬肉水餃</text:p>
          </table:table-cell>
          <table:table-cell office:value-type="string" table:style-name="ce1">
            <text:p>酸辣湯</text:p>
          </table:table-cell>
          <table:table-cell table:number-columns-repeated="3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2T00:00:00" table:style-name="ce3">
            <text:p>2026/8/12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草莓小丸子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3T00:00:00" table:style-name="ce3">
            <text:p>2026/8/13</text:p>
          </table:table-cell>
          <table:table-cell office:value-type="string" table:style-name="ce1">
            <text:p>早點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包子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3T00:00:00" table:style-name="ce3">
            <text:p>2026/8/13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菇肉絲米粉</text:p>
          </table:table-cell>
          <table:table-cell office:value-type="string" table:style-name="ce1">
            <text:p>黃瓜排骨湯</text:p>
          </table:table-cell>
          <table:table-cell table:number-columns-repeated="3" table:style-name="ce1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3T00:00:00" table:style-name="ce3">
            <text:p>2026/8/13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肉末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4T00:00:00" table:style-name="ce3">
            <text:p>2026/8/14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吻仔魚粉絲羹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4T00:00:00" table:style-name="ce3">
            <text:p>2026/8/14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香煎雞肉</text:p>
          </table:table-cell>
          <table:table-cell office:value-type="string" table:style-name="ce1">
            <text:p>三彩木耳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味噌豆腐湯</text:p>
          </table:table-cell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4T00:00:00" table:style-name="ce3">
            <text:p>2026/8/14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魚丸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7T00:00:00" table:style-name="ce3">
            <text:p>2026/8/1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花豬肉湯餃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7T00:00:00" table:style-name="ce3">
            <text:p>2026/8/17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咖哩雞肉燴藜麥飯</text:p>
          </table:table-cell>
          <table:table-cell table:number-columns-repeated="4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7T00:00:00" table:style-name="ce3">
            <text:p>2026/8/1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紅豆西米露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8T00:00:00" table:style-name="ce3">
            <text:p>2026/8/18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滑蛋蔬菜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8T00:00:00" table:style-name="ce3">
            <text:p>2026/8/18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三角豆腐肉燥</text:p>
          </table:table-cell>
          <table:table-cell office:value-type="string" table:style-name="ce1">
            <text:p>鮮蔬豆皮</text:p>
          </table:table-cell>
          <table:table-cell office:value-type="string" table:style-name="ce1">
            <text:p>空心菜</text:p>
          </table:table-cell>
          <table:table-cell office:value-type="string" table:style-name="ce1">
            <text:p>黃瓜魚丸湯</text:p>
          </table:table-cell>
          <table:table-cell office:value-type="string" table:style-name="ce1">
            <text:p>紅龍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8T00:00:00" table:style-name="ce3">
            <text:p>2026/8/18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茶葉蛋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9T00:00:00" table:style-name="ce3">
            <text:p>2026/8/19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雞茸玉米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9T00:00:00" table:style-name="ce3">
            <text:p>2026/8/19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吻仔魚紫菜湯</text:p>
          </table:table-cell>
          <table:table-cell table:number-columns-repeated="3" table:style-name="ce1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19T00:00:00" table:style-name="ce3">
            <text:p>2026/8/19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仙草蜜冬瓜茶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0T00:00:00" table:style-name="ce3">
            <text:p>2026/8/20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芹香魚丸米粉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0T00:00:00" table:style-name="ce3">
            <text:p>2026/8/20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瓜仔雞肉</text:p>
          </table:table-cell>
          <table:table-cell office:value-type="string" table:style-name="ce1">
            <text:p>照燒杏鮑菇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蘿蔔排骨湯</text:p>
          </table:table-cell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0T00:00:00" table:style-name="ce3">
            <text:p>2026/8/20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捲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1T00:00:00" table:style-name="ce3">
            <text:p>2026/8/21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黑糖饅頭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1T00:00:00" table:style-name="ce3">
            <text:p>2026/8/21</text:p>
          </table:table-cell>
          <table:table-cell office:value-type="string" table:style-name="ce1">
            <text:p>午餐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彩菇豬肉油飯</text:p>
          </table:table-cell>
          <table:table-cell office:value-type="string" table:style-name="ce1">
            <text:p>味噌豆腐湯</text:p>
          </table:table-cell>
          <table:table-cell table:number-columns-repeated="3" table:style-name="ce1"/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1T00:00:00" table:style-name="ce3">
            <text:p>2026/8/21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五彩肉絲湯麵</text:p>
          </table:table-cell>
          <table:table-cell table:style-name="ce1"/>
          <table:table-cell table:style-name="ce2"/>
          <table:table-cell table:number-columns-repeated="3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4T00:00:00" table:style-name="ce3">
            <text:p>2026/8/24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蔬菜肉末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4T00:00:00" table:style-name="ce3">
            <text:p>2026/8/24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意麵</text:p>
          </table:table-cell>
          <table:table-cell office:value-type="string" table:style-name="ce1">
            <text:p>蔬菜豆腐湯</text:p>
          </table:table-cell>
          <table:table-cell table:number-columns-repeated="3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4T00:00:00" table:style-name="ce3">
            <text:p>2026/8/24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紅豆西米露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5T00:00:00" table:style-name="ce3">
            <text:p>2026/8/25</text:p>
          </table:table-cell>
          <table:table-cell office:value-type="string" table:style-name="ce1">
            <text:p>早點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芹香魚丸米粉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5T00:00:00" table:style-name="ce3">
            <text:p>2026/8/25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紅燒雞肉</text:p>
          </table:table-cell>
          <table:table-cell office:value-type="string" table:style-name="ce1">
            <text:p>三色麵腸</text:p>
          </table:table-cell>
          <table:table-cell office:value-type="string" table:style-name="ce1">
            <text:p>地瓜葉</text:p>
          </table:table-cell>
          <table:table-cell office:value-type="string" table:style-name="ce1">
            <text:p>冬瓜排骨湯</text:p>
          </table:table-cell>
          <table:table-cell office:value-type="string" table:style-name="ce1">
            <text:p>木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5T00:00:00" table:style-name="ce3">
            <text:p>2026/8/25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綠豆西米露</text:p>
          </table:table-cell>
          <table:table-cell table:style-name="ce2"/>
          <table:table-cell table:number-columns-repeated="4" table:style-name="ce1"/>
          <table:table-cell table:number-columns-repeated="7" table:style-name="ce2"/>
          <table:table-cell table:number-columns-repeated="2" table:style-name="ce1"/>
          <table:table-cell table:number-columns-repeated="231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6T00:00:00" table:style-name="ce3">
            <text:p>2026/8/26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全麥吐司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6T00:00:00" table:style-name="ce3">
            <text:p>2026/8/26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番茄肉醬義大利麵</text:p>
          </table:table-cell>
          <table:table-cell office:value-type="string" table:style-name="ce1">
            <text:p>玉米濃湯</text:p>
          </table:table-cell>
          <table:table-cell table:number-columns-repeated="3" table:style-name="ce2"/>
          <table:table-cell office:value-type="string" table:style-name="ce2">
            <text:p>蘋果</text:p>
          </table:table-cell>
          <table:table-cell table:number-columns-repeated="8" table:style-name="ce2"/>
          <table:table-cell table:style-name="ce1"/>
          <table:table-cell table:number-columns-repeated="231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6T00:00:00" table:style-name="ce3">
            <text:p>2026/8/26</text:p>
          </table:table-cell>
          <table:table-cell office:value-type="string" table:style-name="ce1">
            <text:p>午點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薯條</text:p>
          </table:table-cell>
          <table:table-cell office:value-type="string" table:style-name="ce2">
            <text:p>麥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7T00:00:00" table:style-name="ce3">
            <text:p>2026/8/2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牛奶麵包</text:p>
          </table:table-cell>
          <table:table-cell office:value-type="string" table:style-name="ce1">
            <text:p>牛奶</text:p>
          </table:table-cell>
          <table:table-cell table:number-columns-repeated="244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7T00:00:00" table:style-name="ce3">
            <text:p>2026/8/27</text:p>
          </table:table-cell>
          <table:table-cell office:value-type="string" table:style-name="ce1">
            <text:p>午餐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糙米飯</text:p>
          </table:table-cell>
          <table:table-cell office:value-type="string" table:style-name="ce6">
            <text:p>豆豉燉肉</text:p>
          </table:table-cell>
          <table:table-cell office:value-type="string" table:style-name="ce6">
            <text:p>紅蘿蔔炒蛋</text:p>
          </table:table-cell>
          <table:table-cell office:value-type="string" table:style-name="ce6">
            <text:p>高麗菜</text:p>
          </table:table-cell>
          <table:table-cell office:value-type="string" table:style-name="ce6">
            <text:p>紫菜豆腐湯</text:p>
          </table:table-cell>
          <table:table-cell office:value-type="string" table:style-name="ce2">
            <text:p>芭樂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7T00:00:00" table:style-name="ce3">
            <text:p>2026/8/2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豆花</text:p>
          </table:table-cell>
          <table:table-cell table:number-columns-repeated="245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8T00:00:00" table:style-name="ce3">
            <text:p>2026/8/28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吻仔魚粉絲羮</text:p>
          </table:table-cell>
          <table:table-cell table:style-name="ce1"/>
          <table:table-cell table:number-columns-repeated="232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8T00:00:00" table:style-name="ce3">
            <text:p>2026/8/28</text:p>
          </table:table-cell>
          <table:table-cell office:value-type="string" table:style-name="ce1">
            <text:p>午餐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蔬菜豆腐湯</text:p>
          </table:table-cell>
          <table:table-cell table:style-name="ce1"/>
          <table:table-cell table:number-columns-repeated="2" table:style-name="ce2"/>
          <table:table-cell office:value-type="string" table:style-name="ce2">
            <text:p>木瓜</text:p>
          </table:table-cell>
          <table:table-cell table:number-columns-repeated="228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28T00:00:00" table:style-name="ce3">
            <text:p>2026/8/28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銀絲卷</text:p>
          </table:table-cell>
          <table:table-cell office:value-type="string" table:style-name="ce1">
            <text:p>牛奶</text:p>
          </table:table-cell>
          <table:table-cell table:number-columns-repeated="232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31T00:00:00" table:style-name="ce3">
            <text:p>2026/8/31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滑蛋肉絲麵線</text:p>
          </table:table-cell>
          <table:table-cell table:style-name="ce1"/>
          <table:table-cell table:number-columns-repeated="244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31T00:00:00" table:style-name="ce3">
            <text:p>2026/8/31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5">
            <text:p>雞塊黃瓜刈包</text:p>
          </table:table-cell>
          <table:table-cell office:value-type="string" table:style-name="ce6">
            <text:p>玉米濃湯</text:p>
          </table:table-cell>
          <table:table-cell table:number-columns-repeated="3" table:style-name="ce6"/>
          <table:table-cell office:value-type="string" table:style-name="ce2">
            <text:p>蘋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8-31T00:00:00" table:style-name="ce3">
            <text:p>2026/8/31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芋頭西米露</text:p>
          </table:table-cell>
          <table:table-cell table:style-name="ce1"/>
          <table:table-cell table:number-columns-repeated="244" table:style-name="ce2"/>
          <table:table-cell table:number-columns-repeated="16128"/>
        </table:table-row>
        <table:table-row table:number-rows-repeated="6" table:style-name="ro1">
          <table:table-cell/>
          <table:table-cell table:style-name="ce3"/>
          <table:table-cell table:style-name="ce1"/>
          <table:table-cell table:number-columns-repeated="7" table:style-name="ce4"/>
          <table:table-cell table:number-columns-repeated="16374"/>
        </table:table-row>
        <table:table-row table:number-rows-repeated="4" table:style-name="ro1">
          <table:table-cell/>
          <table:table-cell table:style-name="ce3"/>
          <table:table-cell table:number-columns-repeated="254" table:style-name="ce2"/>
          <table:table-cell table:number-columns-repeated="16128"/>
        </table:table-row>
        <table:table-row table:number-rows-repeated="104850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</meta:initial-creator>
    <dc:creator>USER</dc:creator>
    <meta:creation-date>2024-08-19T02:32:48Z</meta:creation-date>
    <dc:date>2026-07-24T07:04:42Z</dc:date>
  </office:meta>
</office:document-meta>
</file>